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2.052in" style:use-optimal-column-width="false"/>
    </style:style>
    <style:style style:name="TableColumn24" style:family="table-column">
      <style:table-column-properties style:column-width="2.2048in" style:use-optimal-column-width="false"/>
    </style:style>
    <style:style style:name="TableColumn25" style:family="table-column">
      <style:table-column-properties style:column-width="2.2041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5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TableCell46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9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0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51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2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3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54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5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6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7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8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9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60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61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2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3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4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65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6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68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9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70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71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2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3" style:parent-style-name="Absatz-Standardschriftart" style:family="text">
      <style:text-properties fo:font-size="14pt" style:font-size-asian="14pt" style:font-size-complex="14pt" fo:language="de" fo:country="DE"/>
    </style:style>
    <style:style style:name="T74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5" style:parent-style-name="Standard" style:family="paragraph">
      <style:paragraph-properties fo:text-align="end"/>
    </style:style>
    <style:style style:name="T76" style:parent-style-name="Absatz-Standardschriftart" style:family="text">
      <style:text-properties fo:font-size="16pt" style:font-size-asian="16pt" style:font-size-complex="16pt" fo:language="de" fo:country="DE"/>
    </style:style>
    <style:style style:name="P77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78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9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80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82" style:family="table-column">
      <style:table-column-properties style:column-width="1.4534in"/>
    </style:style>
    <style:style style:name="TableColumn83" style:family="table-column">
      <style:table-column-properties style:column-width="2.1854in"/>
    </style:style>
    <style:style style:name="Table81" style:family="table">
      <style:table-properties style:width="3.6388in" fo:margin-left="0in" table:align="lef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2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3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4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6" style:parent-style-name="Standard" style:family="paragraph">
      <style:paragraph-properties fo:text-align="end">
        <style:tab-stops>
          <style:tab-stop style:type="left" style:position="0.1527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draw:fill="none" draw:stroke="none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26.10. – 29.10.2026 <text:s text:c="6"/></text:span><text:span text:style-name="T19">KW: 44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26.10.2026</text:p>
          </table:table-cell>
          <table:table-cell table:style-name="TableCell33">
            <text:p text:style-name="P34">Dienstag</text:p>
            <text:p text:style-name="P35">27.10.2026</text:p>
          </table:table-cell>
          <table:table-cell table:style-name="TableCell36">
            <text:p text:style-name="P37">Mittwoch</text:p>
            <text:p text:style-name="P38">28.19.2026</text:p>
          </table:table-cell>
          <table:table-cell table:style-name="TableCell39">
            <text:p text:style-name="P40">Donnerstag</text:p>
            <text:p text:style-name="P41">29.10.2026</text:p>
          </table:table-cell>
        </table:table-row>
        <table:table-row table:style-name="TableRow42">
          <table:table-cell table:style-name="TableCell43">
            <text:p text:style-name="P44"/>
            <text:p text:style-name="P45"><text:s/>Menü 1</text:p>
          </table:table-cell>
          <table:table-cell table:style-name="TableCell46">
            <text:p text:style-name="P47"/>
            <text:p text:style-name="P48">Brokkoli Suppe</text:p>
            <text:p text:style-name="P49">Milchreis<text:s/></text:p>
            <text:p text:style-name="P50"><text:span text:style-name="T51">mit Kompott<text:s/></text:span><text:span text:style-name="T52">1,2</text:span></text:p>
            <text:p text:style-name="P53"/>
          </table:table-cell>
          <table:table-cell table:style-name="TableCell54">
            <text:p text:style-name="P55"/>
            <text:p text:style-name="P56"><text:span text:style-name="T57">Nudeln mit Lachs und Erbsen</text:span><text:span text:style-name="T58"><text:s/>1,2,5</text:span></text:p>
            <text:p text:style-name="P59"/>
          </table:table-cell>
          <table:table-cell table:style-name="TableCell60">
            <text:p text:style-name="P61"/>
            <text:p text:style-name="P62">Rindergulasch mit Kartoffeln<text:s/></text:p>
            <text:p text:style-name="P63">und Karotten</text:p>
            <text:p text:style-name="P64"/>
          </table:table-cell>
          <table:table-cell table:style-name="TableCell65">
            <text:p text:style-name="P66"/>
            <text:p text:style-name="P67"><text:span text:style-name="T68">Spaghetti mit Linsenbolognese<text:s/></text:span><text:span text:style-name="T69">1</text:span></text:p>
          </table:table-cell>
        </table:table-row>
      </table:table>
      <text:p text:style-name="P70">Zu allen Gerichten gibt es entweder Rohkost, Salat, frisches Obst oder eine süße Nachspeis<text:s/></text:p>
      <text:p text:style-name="P71"><text:span text:style-name="T72">Änderungen vorbehalten! <text:s text:c="29"/></text:span><text:span text:style-name="T73"><text:s text:c="5"/></text:span><text:span text:style-name="T74"><text:s text:c="7"/></text:span></text:p>
      <text:p text:style-name="P75"><draw:frame draw:z-index="251670528" draw:style-name="a1" draw:name="Bild 11" text:anchor-type="paragraph" svg:x="5.48264in" svg:y="0.0125in" svg:width="2.61458in" svg:height="3.50333in" style:rel-width="scale" style:rel-height="scale"><draw:image xlink:href="media/image2.jpeg" xlink:type="simple" xlink:show="embed" xlink:actuate="onLoad"/><svg:title/><svg:desc>Spooky Halloween Spaghetti and Eyeballs - Little Sunny Kitchen</svg:desc></draw:frame><text:span text:style-name="T76"><text:s/></text:span></text:p>
      <text:p text:style-name="P77"/>
      <text:p text:style-name="P78"><text:span text:style-name="T79">Liste der von uns verwendeten Allergene und Zusatzstoffen:</text:span><text:span text:style-name="T80"><text:s/></text:span><draw:custom-shape svg:x="0in" svg:y="0in" svg:width="0.33264in" svg:height="0.33264in" draw:id="id0" draw:style-name="a2" draw:name="AutoShape 10" text:anchor-type="as-char"><svg:title/><svg:desc>Gruselige Halloween Spaghetti mit Fleischbällchen-Augen</svg:desc><draw:enhanced-geometry draw:type="non-primitive" svg:viewBox="0 0 21600 21600" draw:enhanced-path="M 0 0 L 21600 0 21600 21600 0 21600 Z N"/></draw:custom-shape></text:p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list text:style-name="LFO1" text:continue-numbering="true">
              <text:list-item>
                <text:p text:style-name="P86">Glutenhaltiges Getreide</text:p>
              </text:list-item>
              <text:list-item>
                <text:p text:style-name="P87">Milchprodukte</text:p>
              </text:list-item>
              <text:list-item>
                <text:p text:style-name="P88">Eier</text:p>
              </text:list-item>
              <text:list-item>
                <text:p text:style-name="P89">Soja</text:p>
              </text:list-item>
              <text:list-item>
                <text:p text:style-name="P90">Fisch</text:p>
              </text:list-item>
              <text:list-item>
                <text:p text:style-name="P91">Sesam</text:p>
              </text:list-item>
              <text:list-item>
                <text:p text:style-name="P92">Nüsse</text:p>
              </text:list-item>
              <text:list-item>
                <text:p text:style-name="P93">Sellerie</text:p>
              </text:list-item>
              <text:list-item>
                <text:p text:style-name="P94">Senf</text:p>
              </text:list-item>
            </text:list>
          </table:table-cell>
          <table:table-cell table:style-name="TableCell95">
            <text:list text:style-name="LFO2" text:continue-numbering="true">
              <text:list-item>
                <text:p text:style-name="P96">mit Konservierungsstoffen</text:p>
              </text:list-item>
              <text:list-item>
                <text:p text:style-name="P97">mit Farbstoffen</text:p>
              </text:list-item>
              <text:list-item>
                <text:p text:style-name="P98">mit Antioxidationsmittel</text:p>
              </text:list-item>
              <text:list-item>
                <text:p text:style-name="P99">mit Geschmacksverstärker</text:p>
              </text:list-item>
              <text:list-item>
                <text:p text:style-name="P100">mit Phosphat</text:p>
              </text:list-item>
              <text:list-item>
                <text:p text:style-name="P101">mit Süßungsmittel</text:p>
              </text:list-item>
              <text:list-item>
                <text:p text:style-name="P102">geschwefelt</text:p>
              </text:list-item>
              <text:list-item>
                <text:p text:style-name="P103">geschwärzt</text:p>
              </text:list-item>
              <text:list-item>
                <text:p text:style-name="P104">gewachst</text:p>
              </text:list-item>
              <text:list-item>
                <text:p text:style-name="P105">chininhaltig</text:p>
              </text:list-item>
            </text:list>
          </table:table-cell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15-04-21T09:57:00Z</meta:creation-date>
    <dc:date>2026-07-15T08:28:00Z</dc:date>
    <meta:print-date>2026-07-13T09:46:00Z</meta:print-date>
    <meta:template xlink:href="Normal" xlink:type="simple"/>
    <meta:editing-cycles>67</meta:editing-cycles>
    <meta:editing-duration>PT0S</meta:editing-duration>
    <meta:document-statistic meta:page-count="1" meta:paragraph-count="1" meta:word-count="109" meta:character-count="796" meta:row-count="5" meta:non-whitespace-character-count="688"/>
  </office:meta>
</office:document-meta>
</file>